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7c041f32768ee39e14ca2dd87066ec.png"/>
  <manifest:file-entry manifest:media-type="image/png" manifest:full-path="Pictures/386b771d00f54a930100066fe818a6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ulty:degree-audit"/><text:bookmark-start text:name="__RefHeading___graduate_degree_audits_sehd_faculty_guide_1"/><text:bookmark-start text:name="graduate_degree_audits_sehd_faculty_guide"/>Graduate Degree Audits (SEHD Faculty Guide)<text:bookmark-end text:name="__RefHeading___graduate_degree_audits_sehd_faculty_guide_1"/><text:bookmark-end text:name="graduate_degree_audits_sehd_faculty_guide"/></text:h>
      <text:h text:style-name="Heading_20_2" text:outline-level="2"><text:bookmark-start text:name="__RefHeading___overview_2"/><text:bookmark-start text:name="overview"/>Overview<text:bookmark-end text:name="__RefHeading___overview_2"/><text:bookmark-end text:name="overview"/></text:h>
      <text:p text:style-name="Text_20_body">Graduate degree audits ensure that students meet all requirements for graduation and are required for all graduating students. Graduate audits are currently being implemented across programs, with full rollout expected by Fall 2026.</text:p>
      <text:p text:style-name="Horizontal_20_Line"/>
      <text:h text:style-name="Heading_20_2" text:outline-level="2"><text:bookmark-start text:name="__RefHeading___how_degree_audits_work_3"/><text:bookmark-start text:name="how_degree_audits_work"/>How Degree Audits Work<text:bookmark-end text:name="__RefHeading___how_degree_audits_work_3"/><text:bookmark-end text:name="how_degree_audits_work"/></text:h>
      <text:h text:style-name="Heading_20_3" text:outline-level="3"><text:bookmark-start text:name="__RefHeading___degree_audit_logic_flow_4"/><text:bookmark-start text:name="degree_audit_logic_flow"/>Degree Audit Logic Flow<text:bookmark-end text:name="__RefHeading___degree_audit_logic_flow_4"/><text:bookmark-end text:name="degree_audit_logic_flow"/></text:h>
      <text:p text:style-name="Preformatted_20_Text">Student Admit Term<text:line-break/><text:s text:c="3"/>↓<text:line-break/>Catalog Year<text:line-break/><text:s text:c="3"/>↓<text:line-break/>Degree Audit Output<text:line-break/></text:p>
      <text:p text:style-name="Text_20_body"><text:span text:style-name="Strong_20_Emphasis">Interpretation:</text:span></text:p>
      <text:list text:style-name="List_20_1" text:continue-numbering="false">
        <text:list-item>
          <text:p text:style-name="List_20_1_Content_First"> Student admit term determines the catalog year</text:p>
        </text:list-item>
        <text:list-item>
          <text:p text:style-name="List_20_1_Content"> Catalog year determines program requirements</text:p>
        </text:list-item>
        <text:list-item>
          <text:p text:style-name="List_20_1_Content_Last"> Requirements + completed coursework generate the audit output</text:p>
        </text:list-item>
      </text:list>
      <text:p text:style-name="Horizontal_20_Line"/>
      <text:h text:style-name="Heading_20_2" text:outline-level="2"><text:bookmark-start text:name="__RefHeading___why_degree_audits_matter_5"/><text:bookmark-start text:name="why_degree_audits_matter"/>Why Degree Audits Matter<text:bookmark-end text:name="__RefHeading___why_degree_audits_matter_5"/><text:bookmark-end text:name="why_degree_audits_matter"/></text:h>
      <text:list text:style-name="List_20_1" text:continue-numbering="false">
        <text:list-item>
          <text:p text:style-name="List_20_1_Content_First"> Colorado statute C.R.S. § 23-1-131 requires Colorado public institutions to implement a degree audit process</text:p>
        </text:list-item>
        <text:list-item>
          <text:p text:style-name="List_20_1_Content"> Required for graduation clearance</text:p>
        </text:list-item>
        <text:list-item>
          <text:p text:style-name="List_20_1_Content"> New for graduate programs (already established for undergraduate)</text:p>
        </text:list-item>
        <text:list-item>
          <text:p text:style-name="List_20_1_Content_Last"> Students already have access and may request guidance</text:p>
        </text:list-item>
      </text:list>
      <text:p text:style-name="Horizontal_20_Line"/>
      <text:h text:style-name="Heading_20_2" text:outline-level="2"><text:bookmark-start text:name="__RefHeading___key_concepts_6"/><text:bookmark-start text:name="key_concepts"/>Key Concepts<text:bookmark-end text:name="__RefHeading___key_concepts_6"/><text:bookmark-end text:name="key_concepts"/></text:h>
      <text:h text:style-name="Heading_20_3" text:outline-level="3"><text:bookmark-start text:name="__RefHeading___degree_audit_structure_7"/><text:bookmark-start text:name="degree_audit_structure"/>Degree Audit Structure<text:bookmark-end text:name="__RefHeading___degree_audit_structure_7"/><text:bookmark-end text:name="degree_audit_structure"/></text:h>
      <text:p text:style-name="Preformatted_20_Text">Student Record<text:line-break/><text:s text:c="3"/>↓<text:line-break/>Program of Study<text:line-break/><text:s text:c="3"/>↓<text:line-break/>Catalog Requirements<text:line-break/><text:s text:c="3"/>↓<text:line-break/>Completed Coursework<text:line-break/><text:s text:c="3"/>↓<text:line-break/>Audit Results (Completed / In Progress / Work Not Applied / Not Satisfied)<text:line-break/></text:p>
      <text:p text:style-name="Horizontal_20_Line"/>
      <text:h text:style-name="Heading_20_2" text:outline-level="2"><text:bookmark-start text:name="__RefHeading___faculty_workflow_8"/><text:bookmark-start text:name="faculty_workflow"/>Faculty Workflow<text:bookmark-end text:name="__RefHeading___faculty_workflow_8"/><text:bookmark-end text:name="faculty_workflow"/></text:h>
      <text:list text:style-name="Numbering_20_1" text:continue-numbering="false">
        <text:list-item>
          <text:p text:style-name="Numbering_20_1_Content_First"> Review Student Audit</text:p>
        </text:list-item>
        <text:list-item>
          <text:p text:style-name="Numbering_20_1_Content"> Check Against Catalog</text:p>
        </text:list-item>
        <text:list-item>
          <text:p text:style-name="Numbering_20_1_Content"> Approve / Request Changes</text:p>
        </text:list-item>
        <text:list-item>
          <text:p text:style-name="Numbering_20_1_Content"> <text:a xlink:type="simple" xlink:href="https://dm-unityform.prod.cu.edu/UnityForms/UnityForm.aspx?key=UFKey" text:style-name="Internet_20_link" text:visited-style-name="Visited_20_Internet_20_Link">Degree Audit &amp; Transfer Change (DATC) Form</text:a></text:p>
        </text:list-item>
        <text:list-item>
          <text:p text:style-name="Numbering_20_1_Content_Last"> Audit Updated</text:p>
        </text:list-item>
      </text:list>
      <text:h text:style-name="Heading_20_2" text:outline-level="2"><text:bookmark-start text:name="__RefHeading___important_rules_9"/><text:bookmark-start text:name="important_rules"/>Important Rules<text:bookmark-end text:name="__RefHeading___important_rules_9"/><text:bookmark-end text:name="important_rules"/></text:h>
      <text:h text:style-name="Heading_20_3" text:outline-level="3"><text:bookmark-start text:name="__RefHeading___catalog-year_dependency_10"/><text:bookmark-start text:name="catalog-year_dependency"/>Catalog-Year Dependency<text:bookmark-end text:name="__RefHeading___catalog-year_dependency_10"/><text:bookmark-end text:name="catalog-year_dependency"/></text:h>
      <text:list text:style-name="List_20_1" text:continue-numbering="false">
        <text:list-item>
          <text:p text:style-name="List_20_1_Content_First"> Audits are tied to the catalog associated with a student’s admit term</text:p>
        </text:list-item>
        <text:list-item>
          <text:p text:style-name="List_20_1_Content_Last"> Example: Fall 2025 → 2025–2026 catalog</text:p>
        </text:list-item>
      </text:list>
      <text:h text:style-name="Heading_20_3" text:outline-level="3"><text:bookmark-start text:name="__RefHeading___exceptions_handling_11"/><text:bookmark-start text:name="exceptions_handling"/>Exceptions Handling<text:bookmark-end text:name="__RefHeading___exceptions_handling_11"/><text:bookmark-end text:name="exceptions_handling"/></text:h>
      <text:p text:style-name="Text_20_body">Standard Requirements</text:p>
      <text:p text:style-name="Text_20_body">+</text:p>
      <text:p text:style-name="Text_20_body"><text:a xlink:type="simple" xlink:href="https://dm-unityform.prod.cu.edu/UnityForms/UnityForm.aspx?key=UFKey" text:style-name="Internet_20_link" text:visited-style-name="Visited_20_Internet_20_Link">Faculty Exception (DATC Form)</text:a></text:p>
      <text:p text:style-name="Text_20_body">↓</text:p>
      <text:p text:style-name="Text_20_body">Updated Individual Audit</text:p>
      <text:list text:style-name="List_20_1" text:continue-numbering="false">
        <text:list-item>
          <text:p text:style-name="List_20_1_Content_First"> Exceptions must be applied individually per student</text:p>
        </text:list-item>
        <text:list-item>
          <text:p text:style-name="List_20_1_Content"> Catalog changes apply to all students in that catalog year</text:p>
        </text:list-item>
        <text:list-item>
          <text:p text:style-name="List_20_1_Content_Last"> Catalog-level updates can be made once a year (during late fall or spring) and go into effect starting in fall of the following academic year (Example: changes made in late Fall 2025 / Spring 2026 → effective Fall 2026 / 2026-2027 catalog)</text:p>
        </text:list-item>
      </text:list>
      <text:h text:style-name="Heading_20_3" text:outline-level="3"><text:bookmark-start text:name="__RefHeading___multiple_programs_limitation_12"/><text:bookmark-start text:name="multiple_programs_limitation"/>Multiple Programs Limitation<text:bookmark-end text:name="__RefHeading___multiple_programs_limitation_12"/><text:bookmark-end text:name="multiple_programs_limitation"/></text:h>
      <text:p text:style-name="Preformatted_20_Text"><text:line-break/>Degree Audit (MA, EdS, EdD, or PhD)<text:line-break/>Degree Audit (Certificate)<text:line-break/>Degree Audit (License or Endorsement)<text:line-break/>Degree Audit (Credential)<text:line-break/><text:s text:c="3"/>↓<text:line-break/> NOT CONNECTED<text:line-break/></text:p>
      <text:list text:style-name="List_20_1" text:continue-numbering="false">
        <text:list-item>
          <text:p text:style-name="List_20_1_Content_First"> Separate programs generate separate audits</text:p>
        </text:list-item>
        <text:list-item>
          <text:p text:style-name="List_20_1_Content"> Audits do not integrate or share information</text:p>
        </text:list-item>
        <text:list-item>
          <text:p text:style-name="List_20_1_Content_Last"> Faculty can select a different term or program to “run a different program” audit​</text:p>
        </text:list-item>
      </text:list>
      <text:p text:style-name="Horizontal_20_Line"/>
      <text:h text:style-name="Heading_20_2" text:outline-level="2"><text:bookmark-start text:name="__RefHeading___access_tools_13"/><text:bookmark-start text:name="access_tools"/>Access &amp; Tools<text:bookmark-end text:name="__RefHeading___access_tools_13"/><text:bookmark-end text:name="access_tools"/></text:h>
      <text:list text:style-name="List_20_1" text:continue-numbering="false">
        <text:list-item>
          <text:p text:style-name="List_20_1_Content_First"> Access and run audits through the <text:a xlink:type="simple" xlink:href="https://portal.prod.cu.edu/UCDAccessFedAuthLogin.html" text:style-name="Internet_20_link" text:visited-style-name="Visited_20_Internet_20_Link">UCDAccess faculty portal</text:a></text:p>
        </text:list-item>
        <text:list-item>
          <text:p text:style-name="List_20_1_Content"> <text:a xlink:type="simple" xlink:href="https://ping.prod.cu.edu/idp/startSSO.ping?PartnerSpId=SP:EnterprisePortal&amp;TargetResource=https://portal.prod.cu.edu/psc/epprod/EMPLOYEE/ENTP/s/WEBLIB_CU_EFORM.ISCRIPT1.FieldFormula.IScript_Populate_eForm?form=UC_ONBASE_UNITY_FORMS_CS_ACCESS" text:style-name="Internet_20_link" text:visited-style-name="Visited_20_Internet_20_Link">Request “DATC Advisor” access</text:a> if needed</text:p>
          <text:list text:style-name="List_20_1">
            <text:list-item>
              <text:p text:style-name="List_20_1_Content"> Request type “Update Access” as “DATC Advisor”​</text:p>
            </text:list-item>
            <text:list-item>
              <text:p text:style-name="List_20_1_Content"> Justification is “advisor-level DATC audit access”</text:p>
            </text:list-item>
          </text:list>
        </text:list-item>
        <text:list-item>
          <text:p text:style-name="List_20_1_Content_Last"> <text:a xlink:type="simple" xlink:href="https://education.ucdenver.edu/docs/librariesprovider16/student-resources/forms/sehd-transfer-credit-masters-eds-form.pdf?sfvrsn=8c1c41b9_6" text:style-name="Internet_20_link" text:visited-style-name="Visited_20_Internet_20_Link">Transfer of Credit Form</text:a></text:p>
        </text:list-item>
      </text:list>
      <text:h text:style-name="Heading_20_3" text:outline-level="3"><text:bookmark-start text:name="__RefHeading___datc_form_use_cases_14"/><text:bookmark-start text:name="datc_form_use_cases"/>DATC Form Use Cases<text:bookmark-end text:name="__RefHeading___datc_form_use_cases_14"/><text:bookmark-end text:name="datc_form_use_cases"/></text:h>
      <text:list text:style-name="List_20_1" text:continue-numbering="false">
        <text:list-item>
          <text:p text:style-name="List_20_1_Content_First"> Course substitutions</text:p>
        </text:list-item>
        <text:list-item>
          <text:p text:style-name="List_20_1_Content"> Waivers</text:p>
        </text:list-item>
        <text:list-item>
          <text:p text:style-name="List_20_1_Content_Last"> Transfer credit updates</text:p>
        </text:list-item>
      </text:list>
      <text:p text:style-name="Horizontal_20_Line"/>
      <text:h text:style-name="Heading_20_2" text:outline-level="2"><text:bookmark-start text:name="__RefHeading___common_issues_15"/><text:bookmark-start text:name="common_issues"/>Common Issues<text:bookmark-end text:name="__RefHeading___common_issues_15"/><text:bookmark-end text:name="common_issues"/></text:h>
      <text:list text:style-name="List_20_1" text:continue-numbering="false">
        <text:list-item>
          <text:p text:style-name="List_20_1_Content_First"> Missing Requirement → Check catalog alignment → Submit <text:a xlink:type="simple" xlink:href="https://portal.prod.cu.edu/psc/epprod/UCD3/ENTP/s/WEBLIB_CU_EFORM.ISCRIPT1.FieldFormula.IScript_Populate_eForm?form=UCD_DATC_Universal_Form" text:style-name="Internet_20_link" text:visited-style-name="Visited_20_Internet_20_Link">DATC Form</text:a> if necessary</text:p>
        </text:list-item>
        <text:list-item>
          <text:p text:style-name="List_20_1_Content"> Course Not Counting → Verify substitution → Submit <text:a xlink:type="simple" xlink:href="https://portal.prod.cu.edu/psc/epprod/UCD3/ENTP/s/WEBLIB_CU_EFORM.ISCRIPT1.FieldFormula.IScript_Populate_eForm?form=UCD_DATC_Universal_Form" text:style-name="Internet_20_link" text:visited-style-name="Visited_20_Internet_20_Link">DATC Form</text:a> if necessary</text:p>
        </text:list-item>
        <text:list-item>
          <text:p text:style-name="List_20_1_Content"> Transfer Not Applied → Confirm updated form → Submit <text:a xlink:type="simple" xlink:href="https://education.ucdenver.edu/docs/librariesprovider16/student-resources/forms/sehd-transfer-credit-masters-eds-form.pdf?sfvrsn=8c1c41b9_6" text:style-name="Internet_20_link" text:visited-style-name="Visited_20_Internet_20_Link">Transfer of Credit Form</text:a> if necessary</text:p>
        </text:list-item>
        <text:list-item>
          <text:p text:style-name="List_20_1_Content_Last"> Multiple program issue → Run audit for each program</text:p>
        </text:list-item>
      </text:list>
      <text:h text:style-name="Heading_20_2" text:outline-level="2"><text:bookmark-start text:name="__RefHeading___sample_degree_audits_16"/><text:bookmark-start text:name="sample_degree_audits"/>Sample Degree Audits<text:bookmark-end text:name="__RefHeading___sample_degree_audits_16"/><text:bookmark-end text:name="sample_degree_audits"/></text:h>
      <text:p text:style-name="Text_20_body"><draw:frame draw:style-name="media" draw:name="0" text:anchor-type="as-char" draw:z-index="0" svg:width="15.875cm" svg:height="12.689469320066cm"><draw:image xlink:href="Pictures/d97c041f32768ee39e14ca2dd87066ec.png" xlink:type="simple" xlink:show="embed" xlink:actuate="onLoad"/></draw:frame></text:p>
      <text:p text:style-name="Text_20_body"><draw:frame draw:style-name="media" draw:name="1" text:anchor-type="as-char" draw:z-index="1" svg:width="15.875cm" svg:height="8.467788971368cm"><draw:image xlink:href="Pictures/386b771d00f54a930100066fe818a63c.png" xlink:type="simple" xlink:show="embed" xlink:actuate="onLoad"/></draw:frame></text:p>
      <text:h text:style-name="Heading_20_2" text:outline-level="2"><text:bookmark-start text:name="__RefHeading___support_17"/><text:bookmark-start text:name="support"/>Support<text:bookmark-end text:name="__RefHeading___support_17"/><text:bookmark-end text:name="support"/></text:h>
      <text:list text:style-name="List_20_1" text:continue-numbering="false">
        <text:list-item>
          <text:p text:style-name="List_20_1_Content_First"> Contact your Graduate Academic Advisor for program-specific issues</text:p>
        </text:list-item>
        <text:list-item>
          <text:p text:style-name="List_20_1_Content"> Email Degree Audit Unit: <text:a xlink:type="simple" xlink:href="mailto:DAUnit@UCDenver.edu" text:style-name="Internet_20_link" text:visited-style-name="Visited_20_Internet_20_Link">DAUnit@UCDenver.edu</text:a></text:p>
        </text:list-item>
        <text:list-item>
          <text:p text:style-name="List_20_1_Content_Last"> <text:a xlink:type="simple" xlink:href="https://wiki.cu.studio/faculty/degree_audit_for_faculty_spring_2026_1_.pdf" text:style-name="Internet_20_link" text:visited-style-name="Visited_20_Internet_20_Link">Graduate Degree​Audit Information​for SEHD Faculty presentation slides (Spring 2026)</text:a></text:p>
        </text:list-item>
      </text:list>
      <text:p text:style-name="Horizontal_20_Line"/>
      <text:h text:style-name="Heading_20_2" text:outline-level="2"><text:bookmark-start text:name="__RefHeading___key_takeaways_18"/><text:bookmark-start text:name="key_takeaways"/>Key Takeaways<text:bookmark-end text:name="__RefHeading___key_takeaways_18"/><text:bookmark-end text:name="key_takeaways"/></text:h>
      <text:p text:style-name="Preformatted_20_Text">✔ All students need a CLEAN audit to graduate<text:line-break/>✔ Audits are tied to catalog year<text:line-break/>✔ Exceptions require DATC form<text:line-break/>✔ Faculty review is critical<text:line-break/>✔ Full implementation targeted for Fall 2026<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1::14:33</meta:creation-date>
    <dc:creator>Generated</dc:creator>
    <dc:date>2026-08-26T01::14:33</dc:date>
    <dc:language>en-US</dc:language>
    <meta:editing-cycles>1</meta:editing-cycles>
    <meta:editing-duration>PT0S</meta:editing-duration>
    <dc:title>faculty:degree-audit</dc:title>
  </office:meta>
</office:document-meta>
</file>