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828e6e96d63fcc9124eb9f15e37ef9.jpg"/>
  <manifest:file-entry manifest:media-type="image/jpeg" manifest:full-path="Pictures/fd4c91f301cb88101eb0e2f5c6c0d498.jpg"/>
  <manifest:file-entry manifest:media-type="image/jpeg" manifest:full-path="Pictures/a8666389a253058e3b3fba13e6943657.jpg"/>
  <manifest:file-entry manifest:media-type="image/jpeg" manifest:full-path="Pictures/b73b0aa65de833214cee8372e2e50b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start"/><text:bookmark-start text:name="__RefHeading___how_to_1"/><text:bookmark-start text:name="how_to"/>How To<text:bookmark-end text:name="__RefHeading___how_to_1"/><text:bookmark-end text:name="how_to"/></text:h>
      <text:h text:style-name="Heading_20_2" text:outline-level="2"><text:bookmark-start text:name="__RefHeading___make_edits_2"/><text:bookmark-start text:name="make_edits"/>Make Edits<text:bookmark-end text:name="__RefHeading___make_edits_2"/><text:bookmark-end text:name="make_edits"/></text:h>
      <text:p text:style-name="Text_20_body">1. Click 'Login' in the upper right corner of the screen and login with your wiki credentials.</text:p>
      <text:p text:style-name="Text_20_body"><draw:frame draw:style-name="mediacenter" draw:name="1_login.jpg Legend" text:anchor-type="paragraph" draw:z-index="0" svg:width="26.458333333333cm" style:rel-width="100%"><draw:text-box><text:p text:style-name="legendcenter"><draw:frame draw:style-name="mediacenter" draw:name="1_login.jpg" text:anchor-type="paragraph" draw:z-index="0" svg:width="26.458333333333cm" style:rel-width="100%" svg:height="13.599583333333cm" style:rel-height="scale"><draw:image xlink:href="Pictures/77828e6e96d63fcc9124eb9f15e37ef9.jpg" xlink:type="simple" xlink:show="embed" xlink:actuate="onLoad"/></draw:frame>1_login.jpg</text:p></draw:text-box></draw:frame></text:p>
      <text:p text:style-name="Text_20_body">2. Navigate to the section of the website you would like to edit. In this case we are going to make some edits to the Faculty Handbook.</text:p>
      <text:p text:style-name="Text_20_body"><draw:frame draw:style-name="mediacenter" draw:name="2_navigate.jpg Legend" text:anchor-type="paragraph" draw:z-index="0" svg:width="26.458333333333cm" style:rel-width="100%"><draw:text-box><text:p text:style-name="legendcenter"><draw:frame draw:style-name="mediacenter" draw:name="2_navigate.jpg" text:anchor-type="paragraph" draw:z-index="1" svg:width="26.458333333333cm" style:rel-width="100%" svg:height="13.599583333333cm" style:rel-height="scale"><draw:image xlink:href="Pictures/fd4c91f301cb88101eb0e2f5c6c0d498.jpg" xlink:type="simple" xlink:show="embed" xlink:actuate="onLoad"/></draw:frame>2_navigate.jpg</text:p></draw:text-box></draw:frame></text:p>
      <text:p text:style-name="Text_20_body">3. Click the “Edit” button that is <text:span text:style-name="Strong_20_Emphasis">below and to the right</text:span> of the section you would like to edit. In this case we want to edit the “Mission”.</text:p>
      <text:p text:style-name="Text_20_body"><draw:frame draw:style-name="mediacenter" draw:name="3_edit.jpg Legend" text:anchor-type="paragraph" draw:z-index="0" svg:width="26.458333333333cm" style:rel-width="100%"><draw:text-box><text:p text:style-name="legendcenter"><draw:frame draw:style-name="mediacenter" draw:name="3_edit.jpg" text:anchor-type="paragraph" draw:z-index="2" svg:width="26.458333333333cm" style:rel-width="100%" svg:height="13.599583333333cm" style:rel-height="scale"><draw:image xlink:href="Pictures/a8666389a253058e3b3fba13e6943657.jpg" xlink:type="simple" xlink:show="embed" xlink:actuate="onLoad"/></draw:frame>3_edit.jpg</text:p></draw:text-box></draw:frame></text:p>
      <text:p text:style-name="Text_20_body">4. Make your changes on this page using the editor and click save when you are finished. Every save creates a new version of the document, allowing you to roll back changes to previous revisions if mistakes are made.</text:p>
      <text:p text:style-name="Text_20_body"><draw:frame draw:style-name="mediacenter" draw:name="4_save.jpg Legend" text:anchor-type="paragraph" draw:z-index="0" svg:width="26.458333333333cm" style:rel-width="100%"><draw:text-box><text:p text:style-name="legendcenter"><draw:frame draw:style-name="mediacenter" draw:name="4_save.jpg" text:anchor-type="paragraph" draw:z-index="3" svg:width="26.458333333333cm" style:rel-width="100%" svg:height="13.599583333333cm" style:rel-height="scale"><draw:image xlink:href="Pictures/b73b0aa65de833214cee8372e2e50b8f.jpg" xlink:type="simple" xlink:show="embed" xlink:actuate="onLoad"/></draw:frame>4_save.jpg</text:p></draw:text-box></draw:frame></text:p>
      <text:p text:style-name="Text_20_body">5. This how to is meant to give you a quick introduction to making edits on the wiki. If you'd like to read more about what is possible with ckeditor please take a look at their documentation, a few examples are also highlighted below.</text:p>
      <text:list text:style-name="List_20_1" text:continue-numbering="false">
        <text:list-item>
          <text:p text:style-name="List_20_1_Content_First"> <text:a xlink:type="simple" xlink:href="https://ckeditor.com/docs/ckeditor4/latest/features/image.html" text:style-name="Internet_20_link" text:visited-style-name="Visited_20_Internet_20_Link">Inserting images</text:a></text:p>
        </text:list-item>
        <text:list-item>
          <text:p text:style-name="List_20_1_Content"> <text:a xlink:type="simple" xlink:href="https://ckeditor.com/docs/ckeditor4/latest/features/pastefromword.html" text:style-name="Internet_20_link" text:visited-style-name="Visited_20_Internet_20_Link">Pasting from Word</text:a></text:p>
        </text:list-item>
        <text:list-item>
          <text:p text:style-name="List_20_1_Content"> <text:a xlink:type="simple" xlink:href="https://ckeditor.com/docs/ckeditor4/latest/features/basicstyles.html" text:style-name="Internet_20_link" text:visited-style-name="Visited_20_Internet_20_Link">Basic Text Styles</text:a></text:p>
        </text:list-item>
        <text:list-item>
          <text:p text:style-name="List_20_1_Content_Last"> Feel free to make edits and experiment in the <text:a xlink:type="simple" xlink:href="https://wiki.cu.studio/playground/playground" text:style-name="Internet_20_link" text:visited-style-name="Visited_20_Internet_20_Link">Wiki Playground</text:a>.</text:p>
        </text:list-item>
      </text:list>
      <text:h text:style-name="Heading_20_2" text:outline-level="2"><text:bookmark-start text:name="__RefHeading___request_access_3"/><text:bookmark-start text:name="request_access"/>Request Access<text:bookmark-end text:name="__RefHeading___request_access_3"/><text:bookmark-end text:name="request_acces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Email <text:a xlink:type="simple" xlink:href="mailto:sehdhelp@ucdenver.edu?subject=Wiki Access Request" text:style-name="Internet_20_link" text:visited-style-name="Visited_20_Internet_20_Link">sehdhelp@ucdenver.edu</text:a> to request access to the Wiki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01:58</meta:creation-date>
    <dc:creator>Generated</dc:creator>
    <dc:date>2026-08-17T00::01:58</dc:date>
    <dc:language>en-US</dc:language>
    <meta:editing-cycles>1</meta:editing-cycles>
    <meta:editing-duration>PT0S</meta:editing-duration>
    <dc:title>help:start</dc:title>
  </office:meta>
</office:document-meta>
</file>