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response_and_mitigation"/><text:bookmark-start text:name="__RefHeading___incident_response_and_incident_response_mitigation_1"/><text:bookmark-start text:name="incident_response_and_incident_response_mitigation"/>Incident Response and Incident Response Mitigation<text:bookmark-end text:name="__RefHeading___incident_response_and_incident_response_mitigation_1"/><text:bookmark-end text:name="incident_response_and_incident_response_mitigation"/></text:h>
      <text:h text:style-name="Heading_20_2" text:outline-level="2"><text:bookmark-start text:name="__RefHeading___applicable_university_of_colorado_denver_policies_2"/><text:bookmark-start text:name="applicable_university_of_colorado_denver_policies"/>Applicable University of Colorado Denver Policies<text:bookmark-end text:name="__RefHeading___applicable_university_of_colorado_denver_policies_2"/><text:bookmark-end text:name="applicable_university_of_colorado_denver_policies"/></text:h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01:42</meta:creation-date>
    <dc:creator>Generated</dc:creator>
    <dc:date>2026-09-06T16::01:42</dc:date>
    <dc:language>en-US</dc:language>
    <meta:editing-cycles>1</meta:editing-cycles>
    <meta:editing-duration>PT0S</meta:editing-duration>
    <dc:title>policy:data_privacy:response_and_mitigation</dc:title>
  </office:meta>
</office:document-meta>
</file>