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licy:data_privacy:workstation_security"/><text:bookmark-start text:name="__RefHeading___workstation_security_configuration_1"/><text:bookmark-start text:name="workstation_security_configuration"/>Workstation Security Configuration<text:bookmark-end text:name="__RefHeading___workstation_security_configuration_1"/><text:bookmark-end text:name="workstation_security_configuration"/></text:h>
      <text:h text:style-name="Heading_20_2" text:outline-level="2"><text:bookmark-start text:name="__RefHeading___applicable_university_of_colorado_denver_policies_2"/><text:bookmark-start text:name="applicable_university_of_colorado_denver_policies"/>Applicable University of Colorado Denver Policies<text:bookmark-end text:name="__RefHeading___applicable_university_of_colorado_denver_policies_2"/><text:bookmark-end text:name="applicable_university_of_colorado_denver_policies"/></text:h>
      <text:h text:style-name="Heading_20_3" text:outline-level="3"><text:bookmark-start text:name="__RefHeading___university_of_colorado_it_security_program_policy_3"/><text:bookmark-start text:name="university_of_colorado_it_security_program_policy"/>University of Colorado IT Security Program Policy<text:bookmark-end text:name="__RefHeading___university_of_colorado_it_security_program_policy_3"/><text:bookmark-end text:name="university_of_colorado_it_security_program_policy"/></text:h>
      <text:p text:style-name="Text_20_body">All data and information resources of the SEHD are subject to University of Colorado's IT Security Program policy, <text:a xlink:type="simple" xlink:href="https://www.cu.edu/ope/aps/6005" text:style-name="Internet_20_link" text:visited-style-name="Visited_20_Internet_20_Link">APS-6005</text:a>. The policy states:</text:p>
      <table:table table:style-name="Table_Quotation1">
        <table:table-column/>
        <table:table-row>
          <table:table-cell office:value-type="string" table:style-name="Cell_Quotation1">
            <text:p text:style-name="tablealignleft">Ordinarily, Highly Confidential informationshall not be stored on workstations and mobile computing devices (laptops, flash drives, backup disks, etc.) unless specifically justified for business purposes and adequately secured. If Highly Confidential informationis stored on a workstation or mobile computing device or transmitted to an external network or organization, IT resource usersshall encrypt or adequately protect that information from disclosure. If Confidential information is stored on a workstation or mobile computing device or transmitted to an external network or organization, IT resource users shall adequately protect that information from disclosure. In addition to encryption, adequate protections may include the use of passwords, automatic logoffs, and secure Internet transmissions.</text:p>
          </table:table-cell>
        </table:table-row>
      </table:table>
      <text:h text:style-name="Heading_20_3" text:outline-level="3"><text:bookmark-start text:name="__RefHeading___university_of_colorado_denver_hippa_policy_4"/><text:bookmark-start text:name="university_of_colorado_denver_hippa_policy"/>University of Colorado Denver HIPPA Policy<text:bookmark-end text:name="__RefHeading___university_of_colorado_denver_hippa_policy_4"/><text:bookmark-end text:name="university_of_colorado_denver_hippa_policy"/></text:h>
      <text:p text:style-name="Text_20_body">The most secure SEHD data are subject to the <text:a xlink:type="simple" xlink:href="http://www.ucdenver.edu/research/Research Administration Documents/9.4 Workforce Security.pdf" text:style-name="Internet_20_link" text:visited-style-name="Visited_20_Internet_20_Link">UCD Workforce HIPPA policy</text:a>.</text:p>
      <text:h text:style-name="Heading_20_3" text:outline-level="3"><text:bookmark-start text:name="__RefHeading___sehd_secure_data_server_reporting_5"/><text:bookmark-start text:name="sehd_secure_data_server_reporting"/>SEHD Secure Data Server Reporting<text:bookmark-end text:name="__RefHeading___sehd_secure_data_server_reporting_5"/><text:bookmark-end text:name="sehd_secure_data_server_reporting"/></text:h>
      <text:p text:style-name="Text_20_body">Any individual that will report any known security related events as outlined in University of Colorado's IT Security Program policy related to the SEHD Secure Data Server or users of the data server to SEHDHelp@ucdenver.edu, OIT-RSS-Systems@ucdenver.edu, and oit-servicedesk@ucdenver.ed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7T03::07:27</meta:creation-date>
    <dc:creator>Generated</dc:creator>
    <dc:date>2026-08-17T03::07:27</dc:date>
    <dc:language>en-US</dc:language>
    <meta:editing-cycles>1</meta:editing-cycles>
    <meta:editing-duration>PT0S</meta:editing-duration>
    <dc:title>policy:data_privacy:workstation_security</dc:title>
  </office:meta>
</office:document-meta>
</file>